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nieuw bouwen van 7 woningen, Valckenisseweg 61 tot en met 73 in Rilland</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nieuw bouwen van 7 woningen op het adres Valckenisseweg 61 tot en met 73 in Rilland.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42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1 december 2023. De gemeente Reimerswaal neemt daarover waarschijnlijk uiterlijk 23 mei 2024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217318</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318</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318</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425</meta:user-defined>
    <meta:user-defined meta:name="DCTERMS.abstract">Voor: het nieuw bouwen van 7 woningen. Locatie: Valckenisseweg 61 tot en met 73 in Rilland. Datum ontvangst: 21 december 202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gediende aanvraag vergunning voor het nieuw bouwen van 7 woningen, Valckenisseweg 61 tot en met 73 in Rilland</meta:user-defined>
    <meta:user-defined meta:name="DCTERMS.W3CDTF/DCTERMS.available">2024-05-17</meta:user-defined>
    <meta:user-defined meta:name="DCTERMS.W3CDTF/OVERHEIDop.jaargang">2024</meta:user-defined>
    <meta:user-defined meta:name="OVERHEIDop.publicationIssue">217318</meta:user-defined>
    <meta:user-defined meta:name="OVERHEIDop.GmbID/DC.identifier">gmb-2024-217318</meta:user-defined>
    <meta:user-defined meta:name="OVERHEIDop.versieInformatie"/>
  </office:meta>
</office:document-meta>
</file>