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Scheibeekstraat 16, 1566 TP Assendelft - bouwen van een dakkapel op voordakvlak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1169 - bouwen van een dakkapel op voordakvlak woning op de locatie Scheibeekstraat 16, 1566 TP Assendelft</text:p>
            <text:p text:style-name="common-al">Aanvraag ontvangen: 30-04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7130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130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130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1169</meta:user-defined>
    <dc:language>nl</dc:language>
    <meta:user-defined meta:name="OVERHEIDop.locatietype/OVERHEIDop.gebiedsmarkering">Punt</meta:user-defined>
    <meta:user-defined meta:name="DC.title">Aanvraag omgevingsvergunning - Scheibeekstraat 16, 1566 TP Assendelft - bouwen van een dakkapel op voordakvlak woning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7130</meta:user-defined>
    <meta:user-defined meta:name="OVERHEIDop.GmbID/DC.identifier">gmb-2024-217130</meta:user-defined>
    <meta:user-defined meta:name="OVERHEIDop.versieInformatie"/>
  </office:meta>
</office:document-meta>
</file>