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Folkert Kuipersstrjitte 57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0 april 2024 heeft de gemeente een melding aanleg in-/uitrit (uitweg) ontvangen voor de locatie Folkert Kuipersstrjitte 57 te Akkrum. De melding is geregistreerd onder zaaknummer Z.24.433384.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6342</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342</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342</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9/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Folkert Kuipersstrjitte 57 AKKRUM</meta:user-defined>
    <meta:user-defined meta:name="DCTERMS.W3CDTF/DCTERMS.available">2024-05-17</meta:user-defined>
    <meta:user-defined meta:name="DCTERMS.W3CDTF/OVERHEIDop.jaargang">2024</meta:user-defined>
    <meta:user-defined meta:name="OVERHEIDop.publicationIssue">216342</meta:user-defined>
    <meta:user-defined meta:name="OVERHEIDop.GmbID/DC.identifier">gmb-2024-216342</meta:user-defined>
    <meta:user-defined meta:name="OVERHEIDop.versieInformatie"/>
  </office:meta>
</office:document-meta>
</file>