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Heerenveen</text:p>
      <text:section text:name="regeling_id1-3-2" text:style-name="regeling">
        <text:section text:name="aanhef_id1-3-2-1" text:style-name="aanhef">
          <text:section text:name="context_id1-3-2-1-1" text:style-name="context">
            <text:p text:style-name="context.al">
            <text:span text:style-name="nadrukvet">Onderwerp</text:span>:</text:p>
            <text:p text:style-name="context.al">Aanwijzen zestien parkeerplaatsen voor het opladen van elektrische voertuigen te Heerenveen en Akkrum.</text:p>
            <text:p text:style-name="context.al"/>
            <text:p text:style-name="context.al">
            <text:span text:style-name="nadrukvet">Gelet op</text:span>: </text:p>
            <text:p text:style-name="context.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ntext.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ntext.al"/>
            <text:p text:style-name="context.al">
            <text:span text:style-name="nadrukvet">Overwegende:</text:span> </text:p>
            <text:p text:style-name="context.al">-Dat aan dit verkeersbesluit het onderstaande belang uit artikel 2, tweede lid van de WVW1994 ten grondslag ligt: </text:p>
            <text:p text:style-name="context.al">-Het aantal elektrische auto’s steeds toeneemt;</text:p>
            <text:p text:style-name="context.al">-Elektrische voertuigen stiller en schoner zijn waardoor ze minder hinder en overlast veroorzaken;</text:p>
            <text:p text:style-name="context.al">-Het noodzakelijk is dat een dekkend netwerk van oplaadlocaties voor deze categorie voertuigen worden gerealiseerd zodat elektrisch rijden wordt gefaciliteerd en gestimuleerd;</text:p>
            <text:p text:style-name="context.al">-Er verzoeken zijn binnengekomen voor de plaatsing van laadpalen in de omgeving van Molenplein, Dominee Kingweg, Doktor Wumkeslaan, Wilgenpoel, Rembrandtlaan te Heerenveen en Himdyk 15 te Akkrum.</text:p>
            <text:p text:style-name="context.al">-De laadlocaties onderdeel uitmaken van een gemeentelijk dekkend netwerk van oplaadlocaties;</text:p>
            <text:p text:style-name="context.al">-De parkeersituatie in de omgeving is beoordeeld;</text:p>
            <text:p text:style-name="context.al">-Het parkeerterrein Molenplein-zuid wordt uitgebreid met 28 parkeerplaatsen;</text:p>
            <text:p text:style-name="context.al">-De locaties zijn beoordeeld op voldoende bermbreedte en op ligging ondergrondse aansluitmogelijkheden;</text:p>
            <text:p text:style-name="context.al">-De oplaadpunten voor iedereen met een elektrische auto te gebruiken zijn en dus niet kenteken wordt gereserveerd;</text:p>
            <text:p text:style-name="context.al">-De aan te wijzen parkeerplaatsen elk moment van dag toegankelijk zijn voor eenieder;</text:p>
            <text:p text:style-name="context.al">-Het huidige gebruik van laadpalen op Wilgenpoel en Himdyk dermate hoog is dat bijplaatsing gerechtvaardigd is;</text:p>
            <text:p text:style-name="context.al">-Dat bedoelde wegen zijn gelegen binnen de gemeente Heerenveen en bij de gemeente Heerenveen in beheer in eigendom zijn;</text:p>
            <text:p text:style-name="context.al">-Dat een gedeelte van de parkeerplaatsen aan de Rembrandtlaan in eigendom is bij woningcorporatie Accolade;</text:p>
            <text:p text:style-name="context.al">-Dat de woningcorporatie Accolade akkoord heeft gegeven voor het plaatsen van een laadpunt op de parkeerplaatsen voor de appartementen aan de Rembrandtlaan.</text:p>
            <text:p text:style-name="context.al">-Dat er een advies is gevraagd aan de verkeerscoördinator van het basisteam Zuidoost-Fryslân voor de voorgenomen verkeersmaatregel;</text:p>
            <text:p text:style-name="context.al"/>
            <text:p text:style-name="context.al">
            <text:span text:style-name="nadrukvet">BESLUIT</text:span> door plaatsing van een bord E8c uit bijlage 1 van het Reglement verkeersregels en verkeerstekens 1990 met onderbord 504 op de volgende locaties parkeerplaatsen te reserveren voor het laden van elektrische voertuigen:</text:p>
            <text:p text:style-name="context.al">• Heerenveen, Molenplein 27 (zes parkeerplaatsen)</text:p>
            <text:p text:style-name="context.al">• Heerenveen, Dominee Kingweg 8 (twee parkeerplaatsen)</text:p>
            <text:p text:style-name="context.al">• Heerenveen, Doctor Wumkeslaan 3 (twee parkeerplaatsen)</text:p>
            <text:p text:style-name="context.al">• Heerenveen, Wilgenpoel 3 (twee parkeerplaatsen naast de bestaande twee)</text:p>
            <text:p text:style-name="context.al">• Heerenveen, Rembrandtlaan 15A (twee parkeerplaatsen)</text:p>
            <text:p text:style-name="context.al">• Akkrum, Himdyk 54 (twee parkeerplaatsen)</text:p>
            <text:p text:style-name="context.al"/>
            <text:p text:style-name="context.al">Een en ander overeenkomstig de bij dit verkeersbesluit behorende situatietekeningen.</text:p>
            <text:p text:style-name="context.al"/>
            <text:p text:style-name="context.al">
            <text:span text:style-name="nadrukvet">Mogelijkheden bezwaar </text:span>
          </text:p>
            <text:p text:style-name="context.al">
            <text:span text:style-name="nadrukvet">Bent u het niet eens met dit besluit?</text:span> </text:p>
            <text:p text:style-name="context.al">Bel eerst (14 0513). Misschien is het op te lossen. </text:p>
            <text:p text:style-name="context.al"/>
            <text:p text:style-name="context.al">Bent u het er nog steeds niet mee eens? U kunt dan binnen 6 weken na verzenddatum bezwaar maken. Dat kan op twee manieren: </text:p>
            <text:p text:style-name="context.al">
            <text:span text:style-name="nadrukondlijn">Online</text:span>: </text:p>
            <text:p text:style-name="context.al">Dit doet u via www.heerenveen.nl. U heeft daarvoor uw DigiD nodig. </text:p>
            <text:p text:style-name="context.al">
            <text:span text:style-name="nadrukondlijn">Per post</text:span>: </text:p>
            <text:p text:style-name="context.al">Stuur het bezwaarschrift naar de gemeente Heerenveen. Het adres is: Postbus 15000, 8440 GA Heerenveen. </text:p>
            <text:p text:style-name="context.al">Zet in uw bezwaar in elk geval: </text:p>
            <text:p text:style-name="context.al">uw naam en adres; </text:p>
            <text:p text:style-name="context.al">de datum van het bezwaarschrift; </text:p>
            <text:p text:style-name="context.al">een omschrijving van het besluit; </text:p>
            <text:p text:style-name="context.al">de reden waarom u het niet eens bent; </text:p>
            <text:p text:style-name="context.al">uw telefoonnummer; </text:p>
            <text:p text:style-name="context.al">uw handtekening. </text:p>
            <text:p text:style-name="context.al"/>
            <text:p text:style-name="context.al">Let op dat u op tijd bezwaar maakt. Hiermee voorkomt u dat er niet gekeken wordt naar de reden van uw bezwaar. </text:p>
            <text:p text:style-name="context.al">
            <text:span text:style-name="nadrukvet"/>
          </text:p>
            <text:p text:style-name="context.al">
            <text:span text:style-name="nadrukvet">Kunt u niet wachten op de afhandeling van uw bezwaar?</text:span> </text:p>
            <text:p text:style-name="context.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ntext.al">Stuur een brief naar: </text:p>
            <text:p text:style-name="context.al">Voorzieningenrechter Rechtbank Noord-Nederland Afdeling bestuursrecht Postbus 150 9700 AD Groningen </text:p>
            <text:p text:style-name="context.al">Of regel uw verzoek digitaal via http://loket.rechtspraak.nl/bestuursrecht. U heeft daarvoor ook uw DigiD nodig. </text:p>
            <text:p text:style-name="context.al"/>
            <text:p text:style-name="context.al">Namens dit college, </text:p>
            <text:p text:style-name="context.al"/>
            <text:p text:style-name="context.al">Hoofd afdeling Inrichting en Beheer Openbare Ruimte, </text:p>
            <text:p text:style-name="context.al"/>
            <text:p text:style-name="context.al"/>
            <text:p text:style-name="context.al">Wietse Kalma</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5906</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5906</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5906</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Heerenveen - Aanwijzen zestien parkeerplaatsen voor het opladen van elektrische voertuigen  - Heerenveen en Akkr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4.435641</meta:user-defined>
    <meta:user-defined meta:name="DCTERMS.abstract">Aanwijzen zestien parkeerplaatsen voor het opladen van elektrische voertuigen op zes locaties in Heerenveen en Akkrum</meta:user-defined>
    <meta:user-defined meta:name="OVERHEIDop.verkeersbordcode">E8c</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keersbesluit Gemeente Heerenveen</meta:user-defined>
    <meta:user-defined meta:name="DCTERMS.W3CDTF/DCTERMS.available">2024-05-17</meta:user-defined>
    <meta:user-defined meta:name="OVERHEIDop.externeBijlage">Locatietekening Molenplein|exb-2024-19962</meta:user-defined>
    <meta:user-defined meta:name="OVERHEIDop.externeBijlage">Locatietekening Ds Kingweg|exb-2024-19963</meta:user-defined>
    <meta:user-defined meta:name="OVERHEIDop.externeBijlage">Locatietekening Doctor Wumkeslaan|exb-2024-19964</meta:user-defined>
    <meta:user-defined meta:name="OVERHEIDop.externeBijlage">Locatietekening Rembrandtlaan 15a|exb-2024-19965</meta:user-defined>
    <meta:user-defined meta:name="OVERHEIDop.externeBijlage">Locatietekening Wilgenpoel|exb-2024-19966</meta:user-defined>
    <meta:user-defined meta:name="OVERHEIDop.externeBijlage">Locatietekening Himdyk 54 Akkrum|exb-2024-19967</meta:user-defined>
    <meta:user-defined meta:name="DCTERMS.W3CDTF/OVERHEIDop.jaargang">2024</meta:user-defined>
    <meta:user-defined meta:name="OVERHEIDop.publicationIssue">215906</meta:user-defined>
    <meta:user-defined meta:name="OVERHEIDop.GmbID/DC.identifier">gmb-2024-215906</meta:user-defined>
    <meta:user-defined meta:name="OVERHEIDop.versieInformatie"/>
  </office:meta>
</office:document-meta>
</file>