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4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mei 2024 is een melding ontvangen waarvoor geen vergunningsplicht geldt voor de locatie {Veldstraat 10. De melding is geregistreerd onder zaaknummer Z2024-00000642. De melding betreft:</text:p>
            <text:p text:style-name="common-al">- het plaatsen van een container vanaf 15-5-2024 tot 29-5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15868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868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868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642</meta:user-defined>
    <meta:user-defined meta:name="DCTERMS.abstract">Veldstraat 10</meta:user-defined>
    <dc:language>nl</dc:language>
    <meta:user-defined meta:name="OVERHEIDop.locatietype/OVERHEIDop.gebiedsmarkering">Punt</meta:user-defined>
    <meta:user-defined meta:name="DC.title">Ontvangst melding, : 14 mei 2024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5868</meta:user-defined>
    <meta:user-defined meta:name="OVERHEIDop.GmbID/DC.identifier">gmb-2024-215868</meta:user-defined>
    <meta:user-defined meta:name="OVERHEIDop.versieInformatie"/>
  </office:meta>
</office:document-meta>
</file>