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uitbouw aan de achterzijde op de begane grond, Houtrakgracht 141, 3544SB Utrecht, GU-Z2024-00056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utrakgracht 141, 3544SB Utrecht</text:p>
            <text:p text:style-name="common-al">GU-Z2024-0005627</text:p>
            <text:p text:style-name="common-al">Toelichting: het bouwen van een uitbouw aan de achterzijde op de begane grond</text:p>
            <text:p text:style-name="common-al">Datum besluit: 2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733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733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733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627</meta:user-defined>
    <meta:user-defined meta:name="DCTERMS.abstract">Verleende Omgevingsvergunning, het bouwen van een uitbouw aan de achterzijde op de begane grond, Houtrakgracht 141, 3544SB Utrecht, GU-Z2024-0005627</meta:user-defined>
    <dc:language>nl</dc:language>
    <meta:user-defined meta:name="DC.title">Verleende Omgevingsvergunning, het bouwen van een uitbouw aan de achterzijde op de begane grond, Houtrakgracht 141, 3544SB Utrecht, GU-Z2024-0005627</meta:user-defined>
    <meta:user-defined meta:name="OVERHEIDop.datumEindeReactietermijn">2024-06-26</meta:user-defined>
    <meta:user-defined meta:name="OVERHEIDop.terinzageleggingBG">https://jeleefomgeving.nl/inzien/002220647/9335a089-128d-11ef-a336-0050560122a3</meta:user-defined>
    <meta:user-defined meta:name="OVERHEIDop.locatietype/OVERHEIDop.gebiedsmarkering">GeometrieRef</meta:user-defined>
    <meta:user-defined meta:name="DCTERMS.W3CDTF/DCTERMS.available">2024-05-17</meta:user-defined>
    <meta:user-defined meta:name="DCTERMS.W3CDTF/OVERHEIDop.jaargang">2024</meta:user-defined>
    <meta:user-defined meta:name="OVERHEIDop.externeBijlage">Afwijkvergunning|exb-2024-19936</meta:user-defined>
    <meta:user-defined meta:name="OVERHEIDop.publicationIssue">215733</meta:user-defined>
    <meta:user-defined meta:name="OVERHEIDop.GmbID/DC.identifier">gmb-2024-215733</meta:user-defined>
    <meta:user-defined meta:name="OVERHEIDop.versieInformatie"/>
  </office:meta>
</office:document-meta>
</file>