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RECTIFICATIE- INGEKOMEN AANVRAAG BOUWEN OMGEVINGSVERGUNNING – JAGERSBOSCHLAAN 17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Jagersboschlaan 17 Vught (Perceel VUG00-K604) , RECTIFICATIE - realiseren nieuwbouw kinderopvang, Z24-27754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15101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101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101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Perceel</meta:user-defined>
    <meta:user-defined meta:name="DC.title">GEMEENTE VUGHT – RECTIFICATIE- INGEKOMEN AANVRAAG BOUWEN OMGEVINGSVERGUNNING – JAGERSBOSCHLAAN 17 VUGHT</meta:user-defined>
    <meta:user-defined meta:name="DCTERMS.W3CDTF/DCTERMS.available">2024-05-22</meta:user-defined>
    <meta:user-defined meta:name="DCTERMS.W3CDTF/OVERHEIDop.jaargang">2024</meta:user-defined>
    <meta:user-defined meta:name="OVERHEIDop.publicationIssue">215101</meta:user-defined>
    <meta:user-defined meta:name="OVERHEIDop.GmbID/DC.identifier">gmb-2024-215101</meta:user-defined>
    <meta:user-defined meta:name="OVERHEIDop.versieInformatie"/>
  </office:meta>
</office:document-meta>
</file>