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oor aanmelding deelname aan selectieprocedure bouw van 32 woningen (18 rijwoningen en 14 2/1 kapwoningen) in uitbreidingsplan “De Graafschap” te Biddinghuizen.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gemeente Dronten is voornemens een selectieprocedure te starten voor een perceel bouwrijp grond ten behoeve van de bouw van 32 woningen, bestaande uit 18 rijwoningen en 14 2/1 kapwoningen in haar uitbreidingsplan De Graafschap te Biddinghuizen. Kern van de procedure is, dat gunning zal plaatsvinden op basis van de hoogste grondbieding.</text:p>
            <text:p text:style-name="al">U kunt zich aanmelden voor deelname aan de selectieprocedure door middel van inzending van bijgaand aanmeldingsformulier Dit dient te gebeuren op uiterlijk 30 mei 2024 door toezending naar <text:a xlink:href="mailto:selectiegraafschap@dronten.nl" xlink:type="simple">selectiegraafschap@dronten.nl</text:a>. Aanmeldingsformulieren die buiten de termijn worden ingediend, zullen niet in behandeling worden genomen. </text:p>
            <text:p text:style-name="al">
            <text:span text:style-name="nadrukvet">De selectieprocedure kent de volgende procedure:</text:span>
          </text:p>
            <text:p text:style-name="al">Fase 1 Aanmelding - 30 mei (uiterste datum)</text:p>
            <text:p text:style-name="al">Fase 2 Start inschrijfprocedure met verzending selectieleidraad (bevestiging aanmelding en uitleg procedure) - 3 juni 2024 (uiterste datum)</text:p>
            <text:p text:style-name="al">Fase 3 Uiterste termijn stellen van vragen - 24 juni 2024 (uiterste datum)</text:p>
            <text:p text:style-name="al">Fase 4 Toesturen nota van inlichtingen - 22 juli 2024 (uiterste datum)</text:p>
            <text:p text:style-name="al">Fase 5 Indienen stukken inclusief bieding - 9 september 2024 (23.59 uur) (uiterste datum)</text:p>
            <text:p text:style-name="al">Fase 6 Voorlopige gunning - 30 september 2024 (uiterste datum)</text:p>
            <text:p text:style-name="al">Fase 7 Definitieve gunning - Uiterlijk 30 januari 2025 (of zoveel eerder mogelijk) </text:p>
            <text:p text:style-name="al">Degene die zich als geïnteresseerde hebben aangemeld, krijgen de van toepassing zijnde selectieleidraad en bijbehorende documenten bij de start van de formele inschrijvingsprocedure toegezonden.</text:p>
            <text:p text:style-name="al">Wij zien uw aanmelding voor deelname aan de procedure tegemoet. </text:p>
            <text:p text:style-name="al">Dronten, 16 mei 2024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onten</text:p>
            </table:table-cell>
            <table:table-cell office:value-type="string" table:style-name="header.C">
              <text:p text:style-name="headerright"><text:span text:style-name="nr">Nr. 214696</text:span><text:line-break/><text:date style:data-style-name="dag" text:fixed="true" text:date-value="2024-05-16"/><text:line-break/><text:date style:data-style-name="jaar" text:fixed="true" text:date-value="2024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4696</text:span><text:date style:data-style-name="nicedate" text:fixed="true" text:date-value="2024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4696</text:span><text:date style:data-style-name="nicedate" text:fixed="true" text:date-value="2024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8/xml/MC-DRP-OverigeInformatie-Web-CB.xml</meta:user-defined>
    <meta:user-defined meta:name="OVERHEID.Gemeente/DC.creator">Dron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Dronten</meta:user-defined>
    <meta:user-defined meta:name="OVERHEID.Gemeente/DCTERMS.publisher">Dronten</meta:user-defined>
    <meta:user-defined meta:name="OVERHEID.TaxonomieBeleidsagendaDecentraal/OVERHEID.category">Ruimte en infrastructuur | Organisatie en beleid</meta:user-defined>
    <meta:user-defined meta:name="OVERHEIDop.referentienummer">nvt</meta:user-defined>
    <meta:user-defined meta:name="DCTERMS.abstract">nvt</meta:user-defined>
    <dc:language>nl</dc:language>
    <meta:user-defined meta:name="OVERHEIDop.locatietype/OVERHEIDop.gebiedsmarkering">Gemeente</meta:user-defined>
    <meta:user-defined meta:name="DC.title">Kennisgeving voor aanmelding deelname aan selectieprocedure bouw van 32 woningen (18 rijwoningen en 14 2/1 kapwoningen) in uitbreidingsplan “De Graafschap” te Biddinghuizen.</meta:user-defined>
    <meta:user-defined meta:name="DCTERMS.W3CDTF/DCTERMS.available">2024-05-16</meta:user-defined>
    <meta:user-defined meta:name="OVERHEIDop.externeBijlage">Aanmeldformulier|exb-2024-19836</meta:user-defined>
    <meta:user-defined meta:name="DCTERMS.W3CDTF/OVERHEIDop.jaargang">2024</meta:user-defined>
    <meta:user-defined meta:name="OVERHEIDop.publicationIssue">214696</meta:user-defined>
    <meta:user-defined meta:name="OVERHEIDop.GmbID/DC.identifier">gmb-2024-214696</meta:user-defined>
    <meta:user-defined meta:name="OVERHEIDop.versieInformatie"/>
  </office:meta>
</office:document-meta>
</file>