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 PLAATSEN VAN EEN WINDMOLEN, JELLE HEIDAWEI 4 HOORNST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windemolen op het perceel Jelle Heidawei 4 te Hoornsterzwaag. ( 25-03-2024 tm 03-05-2024).</text:p>
            <text:p text:style-name="common-al"/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4271</text:span><text:line-break/><text:date style:data-style-name="dag" text:fixed="true" text:date-value="2024-05-16"/><text:line-break/><text:date style:data-style-name="jaar" text:fixed="true" text:date-value="2024-05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4271</text:span><text:date style:data-style-name="nicedate" text:fixed="true" text:date-value="2024-05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4271</text:span><text:date style:data-style-name="nicedate" text:fixed="true" text:date-value="2024-05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EN ZIENSWIJZEN ONTWERPOMGEVINGSVERGUNNING, PLAATSEN VAN EEN WINDMOLEN, JELLE HEIDAWEI 4 HOORNSTERZWAAG</meta:user-defined>
    <meta:user-defined meta:name="DCTERMS.W3CDTF/DCTERMS.available">2024-05-16</meta:user-defined>
    <meta:user-defined meta:name="DCTERMS.W3CDTF/OVERHEIDop.jaargang">2024</meta:user-defined>
    <meta:user-defined meta:name="OVERHEIDop.publicationIssue">214271</meta:user-defined>
    <meta:user-defined meta:name="OVERHEIDop.GmbID/DC.identifier">gmb-2024-214271</meta:user-defined>
    <meta:user-defined meta:name="OVERHEIDop.versieInformatie"/>
  </office:meta>
</office:document-meta>
</file>