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oorgenomen levering percelen grond met bebouwing</text:p>
      <text:section text:name="regeling_id1-3-2" text:style-name="regeling">
        <text:section text:name="aanhef_id1-3-2-1" text:style-name="aanhef">
          <text:section text:name="preambule_id1-3-2-1-1" text:style-name="preambule">
            <text:p text:style-name="al">De gemeente Hoogeveen is voornemens over te gaan tot navolgende levering:</text:p>
            <text:p text:style-name="al"/>
            <text:list text:style-name="id1-3-2-1-1-3">
              <text:list-item text:style-override="id1-3-2-1-1-3-1">
                <text:number>1.</text:number>
                <text:p text:style-name="al">- Het perceel kadastraal bekend als gemeente Hoogeveen, sectie O, nummer 6541, ter grootte van ca. 231 m², plaatselijk bekend Hoofdstraat 223 in Hoogeveen;</text:p>
              </text:list-item>
              <text:list-item text:style-override="id1-3-2-1-1-3-2">
                <text:number>2.</text:number>
                <text:p text:style-name="al">- Het perceel kadastraal bekend als gemeente Hoogeveen, sectie O, nummer 6992, ter grootte van ca. 248 m², plaatselijk bekend Hoofdstraat 225 in Hoogeveen. </text:p>
              </text:list-item>
            </text:list>
            <text:p text:style-name="al">Wij hebben in mei 2023 een aanbestedingsprocedure bekendgemaakt voor de koop en herontwikkeling van de locatie Hoofdstraat 223-225 in Hoogeveen. Die procedure heeft niet tot gunning geleid. Kort daarna hebben zich twee gegadigden gemeld voor de koop en herontwikkeling van deze locatie. Met beide werd gesproken. Daaruit bleek dat één van de gegadigden voldoet aan de eisen die in de aanbestedingsprocedure zijn gesteld én bereid is de minimale koopprijs te betalen. Er is dus maar één serieuze gegadigde voor koop en herontwikkeling van de locatie Hoofdstraat 223-225. </text:p>
            <text:p text:style-name="al">Als u van mening bent dat u ook een serieuze gegadigde bent, dan kunt u binnen 20 kalenderdagen na de publicatie een kort geding aanspannen bij de civiele rechter. Deze termijn is een vervaltermijn. Indien u een kort geding aanspant, verzoeken wij u ons dit binnen voorgenoemde termijn schriftelijk mede te delen, bij voorkeur door het toesturen van de conceptdagvaarding aan <text:a xlink:href="mailto:grondpublicatie@hoogeveen.nl" xlink:type="simple">grondpublicatie@dewoldenhoogeveen.nl</text:a>.</text:p>
            <text:p text:style-name="al">Wanneer er niet of niet tijdig een kort geding is aangespannen tegen de gemeente kan de gemeente uitvoering geven aan haar voornemen. </text:p>
            <text:p text:style-name="al">Voor eventuele vragen kunt u contact opnemen via email: <text:a xlink:href="mailto:grondpublicatie@hoogeveen.nl" xlink:type="simple">grondpublicatie@dewoldenhoogeveen.nl</text:a> of via telefoonnummer 14 0258.</text:p>
            <text:p text:style-name="al">Hoogeveen, 16 mei 2024</text:p>
            <text:p text:style-name="al">Burgemeester en wethouders gemeente Hoogeve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214125</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4125</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4125</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8/xml/MC-DRP-OverigeInformatie-Web-CB.xml</meta:user-defined>
    <meta:user-defined meta:name="OVERHEID.Gemeente/DC.creator">Hoogeveen</meta:user-defined>
    <meta:user-defined meta:name="OVERHEID.Informatietype/DC.type">officiële publicatie</meta:user-defined>
    <meta:user-defined meta:name="OVERHEIDop.Rubriek/DC.type">overige overheidsinformatie</meta:user-defined>
    <meta:user-defined meta:name="OVERHEID.Gemeente/OVERHEID.authority">Hoogeveen</meta:user-defined>
    <meta:user-defined meta:name="OVERHEID.Gemeente/DCTERMS.publisher">Hoogevee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genomen levering percelen grond met bebouwing</meta:user-defined>
    <meta:user-defined meta:name="DCTERMS.W3CDTF/DCTERMS.available">2024-05-16</meta:user-defined>
    <meta:user-defined meta:name="DCTERMS.W3CDTF/OVERHEIDop.jaargang">2024</meta:user-defined>
    <meta:user-defined meta:name="OVERHEIDop.publicationIssue">214125</meta:user-defined>
    <meta:user-defined meta:name="OVERHEIDop.GmbID/DC.identifier">gmb-2024-214125</meta:user-defined>
    <meta:user-defined meta:name="OVERHEIDop.versieInformatie"/>
  </office:meta>
</office:document-meta>
</file>