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verkoop van 4 bouwkavels aan Moerasstraat in Marknesse voor het zelf bouwen van een twee-onder-één-kap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Marknesse Zuid aan de Moerasstraat worden 4 bouwkavels voor twee-onder-één-kapwoningen uitgegeven voor particuliere verkoop. De kavels variëren in grootte van 319 m² tot 373 m². </text:p>
            <text:p text:style-name="common-al"/>
            <text:p text:style-name="common-al">
            <text:span text:style-name="nadrukvet">Inschrijving loting</text:span>
          </text:p>
            <text:p text:style-name="common-al">De uitgifte van de kavels vindt plaats via een loting. De verkoopprocedure staat op <text:a xlink:href="https://woneninnoordoostpolder.nl/marknesse/" xlink:type="simple">https://woneninnoordoostpolder.nl/marknesse/</text:a>. Daar vindt u ook informatie over de prijs van de kavels en overige voorwaarden van verkoop.</text:p>
            <text:p text:style-name="common-al"/>
            <text:p text:style-name="common-al">Geïnteresseerden voor de koop van een kavel kunnen zich van donderdag 16 mei tot en met maandag 3 juni 2024 uitsluitend via de website: <text:a xlink:href="https://woneninnoordoostpolder.nl/marknesse/" xlink:type="simple">https://woneninnoordoostpolder.nl/marknesse/</text:a>  inschrijven voor de loting. De loting van de bouwkavels vindt plaats op dinsdag 11 juni 2024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13753</text:span><text:line-break/><text:date style:data-style-name="dag" text:fixed="true" text:date-value="2024-05-16"/><text:line-break/><text:date style:data-style-name="jaar" text:fixed="true" text:date-value="2024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753</text:span><text:date style:data-style-name="nicedate" text:fixed="true" text:date-value="2024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753</text:span><text:date style:data-style-name="nicedate" text:fixed="true" text:date-value="2024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18/xml/MC-DRP-Voorlichting-Web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Huisvesting | Organisatie en beleid</meta:user-defined>
    <meta:user-defined meta:name="OVERHEIDop.Rubriek/DC.type">andere voorlichtingsinformatie</meta:user-defined>
    <dc:language>nl</dc:language>
    <meta:user-defined meta:name="OVERHEIDop.locatietype/OVERHEIDop.gebiedsmarkering">Vlak</meta:user-defined>
    <meta:user-defined meta:name="DC.title">Aankondiging verkoop van 4 bouwkavels aan Moerasstraat in Marknesse voor het zelf bouwen van een twee-onder-één-kapwoning</meta:user-defined>
    <meta:user-defined meta:name="DCTERMS.W3CDTF/DCTERMS.available">2024-05-16</meta:user-defined>
    <meta:user-defined meta:name="DCTERMS.W3CDTF/OVERHEIDop.jaargang">2024</meta:user-defined>
    <meta:user-defined meta:name="OVERHEIDop.publicationIssue">213753</meta:user-defined>
    <meta:user-defined meta:name="OVERHEIDop.GmbID/DC.identifier">gmb-2024-213753</meta:user-defined>
    <meta:user-defined meta:name="OVERHEIDop.versieInformatie"/>
  </office:meta>
</office:document-meta>
</file>