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Schelluinenstraat 24 1107J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Schelluinenstraat 24 1107JH Amsterdam</text:p>
            <text:p text:style-name="common-al">Omschrijving: het uitbreiden van de achtertuin met 20 m2 (5x4 meter) en het wijzigen van de bestemming 'groen' naar 'tuin'</text:p>
            <text:p text:style-name="common-al">Verzonden naar aanvrager op: 09-01-2024</text:p>
            <text:p text:style-name="common-al">Zaaknummer: Z2023-ZO001291</text:p>
            <text:p text:style-name="common-al">OLO nummer: 8111813</text:p>
            <text:p text:style-name="last-al">Door dit besluit is de beslistermijn met 6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64</text:span><text:line-break/><text:date style:data-style-name="dag" text:fixed="true" text:date-value="2024-01-11"/><text:line-break/><text:date style:data-style-name="jaar" text:fixed="true" text:date-value="2024-01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364</text:span><text:date style:data-style-name="nicedate" text:fixed="true" text:date-value="2024-01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364</text:span><text:date style:data-style-name="nicedate" text:fixed="true" text:date-value="2024-01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3-ZO001291</meta:user-defined>
    <meta:user-defined meta:name="DCTERMS.abstract">het uitbreiden van de achtertuin met 20 m2 (5x4 meter) en het wijzigen van de bestemming 'groen' naar 'tuin'</meta:user-defined>
    <dc:language>nl</dc:language>
    <meta:user-defined meta:name="OVERHEIDop.locatietype/OVERHEIDop.gebiedsmarkering">Punt</meta:user-defined>
    <meta:user-defined meta:name="DC.title">Verlenging beslistermijn omgevingsvergunning Schelluinenstraat 24 1107JH Amsterdam</meta:user-defined>
    <meta:user-defined meta:name="DCTERMS.W3CDTF/DCTERMS.available">2024-01-11</meta:user-defined>
    <meta:user-defined meta:name="DCTERMS.W3CDTF/OVERHEIDop.jaargang">2024</meta:user-defined>
    <meta:user-defined meta:name="OVERHEIDop.publicationIssue">21364</meta:user-defined>
    <meta:user-defined meta:name="OVERHEIDop.GmbID/DC.identifier">gmb-2024-21364</meta:user-defined>
    <meta:user-defined meta:name="OVERHEIDop.versieInformatie"/>
  </office:meta>
</office:document-meta>
</file>