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sloten bodemenergiesystemen De Dwarsikkers (kavel 3) te Westerge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Melding gesloten bodemenergiesystemen</text:span>
          </text:p>
            <text:p text:style-name="last-al">Westergeest, De Dwarsikkers (kavel 3), het realiseren van een gesloten bodemenergiesyste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13502</text:span><text:line-break/><text:date style:data-style-name="dag" text:fixed="true" text:date-value="2024-05-22"/><text:line-break/><text:date style:data-style-name="jaar" text:fixed="true" text:date-value="2024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3502</text:span><text:date style:data-style-name="nicedate" text:fixed="true" text:date-value="2024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3502</text:span><text:date style:data-style-name="nicedate" text:fixed="true" text:date-value="2024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20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4-088776</meta:user-defined>
    <dc:language>nl</dc:language>
    <meta:user-defined meta:name="OVERHEIDop.locatietype/OVERHEIDop.gebiedsmarkering">Weg</meta:user-defined>
    <meta:user-defined meta:name="DC.title">Melding gesloten bodemenergiesystemen De Dwarsikkers (kavel 3) te Westergeest</meta:user-defined>
    <meta:user-defined meta:name="DCTERMS.W3CDTF/DCTERMS.available">2024-05-22</meta:user-defined>
    <meta:user-defined meta:name="DCTERMS.W3CDTF/OVERHEIDop.jaargang">2024</meta:user-defined>
    <meta:user-defined meta:name="OVERHEIDop.publicationIssue">213502</meta:user-defined>
    <meta:user-defined meta:name="OVERHEIDop.GmbID/DC.identifier">gmb-2024-213502</meta:user-defined>
    <meta:user-defined meta:name="OVERHEIDop.versieInformatie"/>
  </office:meta>
</office:document-meta>
</file>