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vestiging omzettingsvergunning Aanvraag ingetrokken op eigen verzoek Chico Mendesstraat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ingetrokken op eigen verzoek: Voor het omzetten van 1 zelfstandige woonruimte naar 5 onzelfstandige woonruimten op locatie  Chico Mendesstraat 32 in Amsterdam</text:p>
            <text:p text:style-name="common-al">Verzonden naar aanvrager op: 07-05-2024</text:p>
            <text:p text:style-name="common-al">Kenmerk gemeente: Z/24/2298747</text:p>
            <text:p text:style-name="common-al"/>
            <text:p text:style-name="common-al">
            <text:span text:style-name="nadrukvet">Aanvraag ingetrokken voor het verhuren van kamers aan Chico Mendesstraat 32 in Amsterdam</text:span>
          </text:p>
            <text:p text:style-name="common-al">De gemeente Amsterdam behandelde een omzettingsvergunning voor kamerverhuur. De aanvrager trok het verzoek voor het verhuren van kamers aan Chico Mendesstraat 32 in Amsterdam. Het gaat om het omzetten van 1 zelfstandige woonruimte in 5 onzelfstandige woonruimten. 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n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VTH.SDZO@amsterdam.nl?Subject=Dossier Z/24/2298747" xlink:type="simple">VTH.SDZO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	Gemeente Amsterdam
	T.a.v. Juridisch Bureau
	Postbus 483
	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333</text:span><text:line-break/><text:date style:data-style-name="dag" text:fixed="true" text:date-value="2024-05-16"/><text:line-break/><text:date style:data-style-name="jaar" text:fixed="true" text:date-value="2024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3333</text:span><text:date style:data-style-name="nicedate" text:fixed="true" text:date-value="2024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3333</text:span><text:date style:data-style-name="nicedate" text:fixed="true" text:date-value="2024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98747</meta:user-defined>
    <meta:user-defined meta:name="DCTERMS.abstract">Het omzetten van zelfstandige naar onzelfstandige woonruimten op adres Chico Mendesstraat 32</meta:user-defined>
    <dc:language>nl</dc:language>
    <meta:user-defined meta:name="OVERHEIDop.locatietype/OVERHEIDop.gebiedsmarkering">Punt</meta:user-defined>
    <meta:user-defined meta:name="DC.title">Bevestiging omzettingsvergunning Aanvraag ingetrokken op eigen verzoek Chico Mendesstraat 32 in Amsterdam</meta:user-defined>
    <meta:user-defined meta:name="DCTERMS.W3CDTF/DCTERMS.available">2024-05-16</meta:user-defined>
    <meta:user-defined meta:name="DCTERMS.W3CDTF/OVERHEIDop.jaargang">2024</meta:user-defined>
    <meta:user-defined meta:name="OVERHEIDop.publicationIssue">213333</meta:user-defined>
    <meta:user-defined meta:name="OVERHEIDop.GmbID/DC.identifier">gmb-2024-213333</meta:user-defined>
    <meta:user-defined meta:name="OVERHEIDop.versieInformatie"/>
  </office:meta>
</office:document-meta>
</file>