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Eikenstraat 57 2023TL Haarlem, 0392-2024-0041685, het bouwen van een dakopbouw, verzonden 13-05-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213072</text:span><text:line-break/><text:date style:data-style-name="dag" text:fixed="true" text:date-value="2024-05-15"/><text:line-break/><text:date style:data-style-name="jaar" text:fixed="true" text:date-value="2024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3072</text:span><text:date style:data-style-name="nicedate" text:fixed="true" text:date-value="2024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3072</text:span><text:date style:data-style-name="nicedate" text:fixed="true" text:date-value="2024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4-0041685</meta:user-defined>
    <meta:user-defined meta:name="DCTERMS.abstract">het bouwen van een dakop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Eikenstraat 57 2023TL Haarlem, 0392-2024-0041685, het bouwen van een dakopbouw, verzonden 13-05-2024</meta:user-defined>
    <meta:user-defined meta:name="DCTERMS.W3CDTF/DCTERMS.available">2024-05-15</meta:user-defined>
    <meta:user-defined meta:name="DCTERMS.W3CDTF/OVERHEIDop.jaargang">2024</meta:user-defined>
    <meta:user-defined meta:name="OVERHEIDop.publicationIssue">213072</meta:user-defined>
    <meta:user-defined meta:name="OVERHEIDop.GmbID/DC.identifier">gmb-2024-213072</meta:user-defined>
    <meta:user-defined meta:name="OVERHEIDop.versieInformatie"/>
  </office:meta>
</office:document-meta>
</file>