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Molensteeg, ter hoogte van nummer 15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Molensteeg, ter hoogte van nummer 15 te Dokkum,  één en ander zoals aangegeven op de bijgevoegde tekening.</text:p>
            <text:p text:style-name="tussenkopcur">Motivering</text:p>
            <text:p text:style-name="common-al">Op 6 maart 2024  is een aanvraag ingediend betreffende het aanwijzen van een gehandicaptenparkeerplaats op kenteken aan de Molensteeg, ter hoogte van nummer 15 te Dokkum.</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Molensteeg, ter hoogte van nummer 15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Molensteeg, ter hoogte van nummer 15 te Dokk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Molensteeg, ter hoogte van nummer 15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5 mei 2024.</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5">
              <text:list-item text:style-override="id1-3-2-2-1-35-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3029</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029</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3029</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0263</meta:user-defined>
    <meta:user-defined meta:name="DCTERMS.abstract">Aanwijzen gehandicaptenparkeerplaats nabij Molensteeg 15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Molensteeg, ter hoogte van nummer 15 te Dokkum</meta:user-defined>
    <meta:user-defined meta:name="DCTERMS.W3CDTF/DCTERMS.available">2024-05-15</meta:user-defined>
    <meta:user-defined meta:name="OVERHEIDop.externeBijlage">locatie GPP, Dokkum, Molensteeg 15|exb-2024-19465</meta:user-defined>
    <meta:user-defined meta:name="DCTERMS.W3CDTF/OVERHEIDop.jaargang">2024</meta:user-defined>
    <meta:user-defined meta:name="OVERHEIDop.publicationIssue">213029</meta:user-defined>
    <meta:user-defined meta:name="OVERHEIDop.GmbID/DC.identifier">gmb-2024-213029</meta:user-defined>
    <meta:user-defined meta:name="OVERHEIDop.versieInformatie"/>
  </office:meta>
</office:document-meta>
</file>