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BEDRIJFSPAND EN HET PLAATSEN VAN ERFAFSCHEIDINGEN, ENERGIEOPSLAG, VLAGGENMASTEN EN RECLAME, VULCANUS 20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en het plaatsen van erfafscheidingen, energieopslag, vlaggenmasten en reclame op het perceel vulcanus 20 te heerenveen  </text:p>
            <text:p text:style-name="common-al">(13 me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
            <text:p text:style-name="common-al"/>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2899</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899</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899</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HET BOUWEN VAN EEN BEDRIJFSPAND EN HET PLAATSEN VAN ERFAFSCHEIDINGEN, ENERGIEOPSLAG, VLAGGENMASTEN EN RECLAME, VULCANUS 20 HEERENVEEN</meta:user-defined>
    <meta:user-defined meta:name="DCTERMS.W3CDTF/DCTERMS.available">2024-05-15</meta:user-defined>
    <meta:user-defined meta:name="DCTERMS.W3CDTF/OVERHEIDop.jaargang">2024</meta:user-defined>
    <meta:user-defined meta:name="OVERHEIDop.publicationIssue">212899</meta:user-defined>
    <meta:user-defined meta:name="OVERHEIDop.GmbID/DC.identifier">gmb-2024-212899</meta:user-defined>
    <meta:user-defined meta:name="OVERHEIDop.versieInformatie"/>
  </office:meta>
</office:document-meta>
</file>