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verbouwen van een winkelpand tot een tijdelijke opvang voor Oekraïners aan Maasheuvel 1 te Rooster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Maasheuvel 1, 6116 BS te Roosteren / Echt-Susteren / verzonden 3 mei 2024 / het verbouwen van een winkelpand tot een tijdelijke opvang voor Oekraïners.</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6 mei 2024</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212831</text:span><text:line-break/><text:date style:data-style-name="dag" text:fixed="true" text:date-value="2024-05-16"/><text:line-break/><text:date style:data-style-name="jaar" text:fixed="true" text:date-value="2024-05-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831</text:span><text:date style:data-style-name="nicedate" text:fixed="true" text:date-value="2024-05-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2831</text:span><text:date style:data-style-name="nicedate" text:fixed="true" text:date-value="2024-05-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verbouwen van een winkelpand tot een tijdelijke opvang voor Oekraïners aan Maasheuvel 1 te Roosteren</meta:user-defined>
    <meta:user-defined meta:name="DCTERMS.W3CDTF/DCTERMS.available">2024-05-16</meta:user-defined>
    <meta:user-defined meta:name="DCTERMS.W3CDTF/OVERHEIDop.jaargang">2024</meta:user-defined>
    <meta:user-defined meta:name="OVERHEIDop.publicationIssue">212831</meta:user-defined>
    <meta:user-defined meta:name="OVERHEIDop.GmbID/DC.identifier">gmb-2024-212831</meta:user-defined>
    <meta:user-defined meta:name="OVERHEIDop.versieInformatie"/>
  </office:meta>
</office:document-meta>
</file>