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 Z-HZ_WABO-2023-04813 Schoorstraat naast 15  (K sectie F 6161) te Udenhout,  het nieuw bouwen van een woning, 10 mei 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 Z-HZ_WABO-2023-04813- Schoorstraat naast 15 (K sectie F 6161) te Udenhout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10884</text:span><text:line-break/><text:date style:data-style-name="dag" text:fixed="true" text:date-value="2024-05-14"/><text:line-break/><text:date style:data-style-name="jaar" text:fixed="true" text:date-value="2024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884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0884</text:span><text:date style:data-style-name="nicedate" text:fixed="true" text:date-value="2024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verlengen beslistermijn aanvraag omgevingsvergunning  Z-HZ_WABO-2023-04813 Schoorstraat naast 15  (K sectie F 6161) te Udenhout,  het nieuw bouwen van een woning, 10 mei 2024</meta:user-defined>
    <meta:user-defined meta:name="DCTERMS.W3CDTF/DCTERMS.available">2024-05-14</meta:user-defined>
    <meta:user-defined meta:name="DCTERMS.W3CDTF/OVERHEIDop.jaargang">2024</meta:user-defined>
    <meta:user-defined meta:name="OVERHEIDop.publicationIssue">210884</meta:user-defined>
    <meta:user-defined meta:name="OVERHEIDop.GmbID/DC.identifier">gmb-2024-210884</meta:user-defined>
    <meta:user-defined meta:name="OVERHEIDop.versieInformatie"/>
  </office:meta>
</office:document-meta>
</file>