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bouwen van een vrijstaand bijgebouw met berging en overdekt terras en het aanleggen van een niet overdekt zwembad aan Sint Joosterweg 43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Sint Joosterweg 43, 6102 GA te Echt / Echt-Susteren / verzonden 30 december 2023 / het bouwen van een vrijstaand bijgebouw met berging en overdekt terras en het aanleggen van een niet overdekt zwembad.</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1 januari 2024</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1088</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088</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088</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vrijstaand bijgebouw met berging en overdekt terras en het aanleggen van een niet overdekt zwembad aan Sint Joosterweg 43 te Echt</meta:user-defined>
    <meta:user-defined meta:name="DCTERMS.W3CDTF/DCTERMS.available">2024-01-11</meta:user-defined>
    <meta:user-defined meta:name="DCTERMS.W3CDTF/OVERHEIDop.jaargang">2024</meta:user-defined>
    <meta:user-defined meta:name="OVERHEIDop.publicationIssue">21088</meta:user-defined>
    <meta:user-defined meta:name="OVERHEIDop.GmbID/DC.identifier">gmb-2024-21088</meta:user-defined>
    <meta:user-defined meta:name="OVERHEIDop.versieInformatie"/>
  </office:meta>
</office:document-meta>
</file>