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Arendstraat 51 t/m 60 en Sloterweg 164, Badhoevedorp - het bouwen van 12 eengezinswoningen en het maken van 2 uitritt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Haarlemmermeer bekend dat zij een vergunning ingevolge de Wet algemene bepalingen omgevingsrecht (Wabo) heeft verleend.</text:p>
            <text:p text:style-name="common-al">Het betreft een vergunning voor het bouwen van 12 eengezinswoningen en het maken van 2 uitritten op het terrein op de kadastrale locatie, gemeente Haarlemmermeer, sectie H, perceelnummer 7226, plaatselijk bekend als Arendstraat 51 t/m 60 (even en oneven) en Sloterweg 164 A en 164 B te Badhoevedorp. Datum besluit: 10 mei 2024 Aanvrager: AM B.V. Zaaknummer: 12462112</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Haarlemmermeer, t.a.v. afdeling Inkoop &amp; Juridische Zaken, postbus 250, 2130 AG Hoofddorp. Of digitaal via <text:a xlink:href="https://haarlemmermeergemeente.nl/bezwaar-en-beroep" xlink:type="simple">https://haarlemmermeergemeente.nl/bezwaar-en-beroep</text:a>. U heeft daarvoor een elektronische handtekening (DigiD) nodi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text:p>
            <text:p text:style-name="common-al">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www.rijksoverheid.nl</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72746"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10879</text:span><text:line-break/><text:date style:data-style-name="dag" text:fixed="true" text:date-value="2024-05-14"/><text:line-break/><text:date style:data-style-name="jaar" text:fixed="true" text:date-value="2024-05-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0879</text:span><text:date style:data-style-name="nicedate" text:fixed="true" text:date-value="2024-05-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0879</text:span><text:date style:data-style-name="nicedate" text:fixed="true" text:date-value="2024-05-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1372746</meta:user-defined>
    <meta:user-defined meta:name="DCTERMS.abstract">Bekendmaking van Gemeente Haarlemmermeer</meta:user-defined>
    <dc:language>nl</dc:language>
    <meta:user-defined meta:name="OVERHEIDop.locatietype/OVERHEIDop.gebiedsmarkering">Punt</meta:user-defined>
    <meta:user-defined meta:name="DC.title">Vergunning verleend - Arendstraat 51 t/m 60 en Sloterweg 164, Badhoevedorp - het bouwen van 12 eengezinswoningen en het maken van 2 uitritten</meta:user-defined>
    <meta:user-defined meta:name="OVERHEIDop.datumEindeReactietermijn">2024-06-22</meta:user-defined>
    <meta:user-defined meta:name="OVERHEIDop.terinzageleggingBG">https://mozardloket.odnzkg.nl/mozard/!suite42.scherm1260?mObj=1372746</meta:user-defined>
    <meta:user-defined meta:name="DCTERMS.W3CDTF/DCTERMS.available">2024-05-14</meta:user-defined>
    <meta:user-defined meta:name="DCTERMS.W3CDTF/OVERHEIDop.jaargang">2024</meta:user-defined>
    <meta:user-defined meta:name="OVERHEIDop.publicationIssue">210879</meta:user-defined>
    <meta:user-defined meta:name="OVERHEIDop.GmbID/DC.identifier">gmb-2024-210879</meta:user-defined>
    <meta:user-defined meta:name="OVERHEIDop.versieInformatie"/>
  </office:meta>
</office:document-meta>
</file>