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2 stapmolens aan Platanenstraat 77 Zwar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77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6 mei 2024. De gemeente Barneveld neemt daarover waarschijnlijk binnen 8 weken na 6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0740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740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740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2 stapmolens aan Platanenstraat 77 Zwartebroek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740</meta:user-defined>
    <meta:user-defined meta:name="OVERHEIDop.GmbID/DC.identifier">gmb-2024-210740</meta:user-defined>
    <meta:user-defined meta:name="OVERHEIDop.versieInformatie"/>
  </office:meta>
</office:document-meta>
</file>