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utkopersdwarsstraat 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outkopersdwarsstraat 3 1011NK AmsterdamHoutkopersdwarsstraat 3</text:p>
            <text:p text:style-name="common-al">Looptijd :18-03-2024 t/m 12-04-2024</text:p>
            <text:p text:style-name="common-al">Verzonden naar aanvrager op: 28-03-2024</text:p>
            <text:p text:style-name="common-al">Kenmerk gemeente: Z/24/22937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4/229374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713</text:span><text:line-break/><text:date style:data-style-name="dag" text:fixed="true" text:date-value="2024-05-13"/><text:line-break/><text:date style:data-style-name="jaar" text:fixed="true" text:date-value="2024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9713</text:span><text:date style:data-style-name="nicedate" text:fixed="true" text:date-value="2024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9713</text:span><text:date style:data-style-name="nicedate" text:fixed="true" text:date-value="2024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293743</meta:user-defined>
    <meta:user-defined meta:name="DCTERMS.abstract">w8 op tel reactie 18-03 TVM parkeervak, Houtkopersdwarsstraat 3 1011NK, 20240318, Houtkopersdwarsstraat 3</meta:user-defined>
    <dc:language>nl</dc:language>
    <meta:user-defined meta:name="OVERHEIDop.locatietype/OVERHEIDop.gebiedsmarkering">Punt</meta:user-defined>
    <meta:user-defined meta:name="DC.title">Besluit apv vergunning Verleend - Houtkopersdwarsstraat 3</meta:user-defined>
    <meta:user-defined meta:name="DCTERMS.W3CDTF/DCTERMS.available">2024-05-13</meta:user-defined>
    <meta:user-defined meta:name="DCTERMS.W3CDTF/OVERHEIDop.jaargang">2024</meta:user-defined>
    <meta:user-defined meta:name="OVERHEIDop.publicationIssue">209713</meta:user-defined>
    <meta:user-defined meta:name="OVERHEIDop.GmbID/DC.identifier">gmb-2024-209713</meta:user-defined>
    <meta:user-defined meta:name="OVERHEIDop.versieInformatie"/>
  </office:meta>
</office:document-meta>
</file>