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uinstraat 70, 1015P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, het wijzigen van kozijnen en renovatie van het interieur ten behoeve van de vier woningen</text:p>
            <text:p text:style-name="common-al">Zaakadres: Tuinstraat 70-1 1015PG Amsterdam, Tuinstraat 70-2 1015PG Amsterdam, Tuinstraat 70-3 1015PG Amsterdam, Tuinstraat 70-H 1015PG Amsterdam</text:p>
            <text:p text:style-name="common-al">Datum ontvangst: 20-03-2024</text:p>
            <text:p text:style-name="common-al">Zaaknummer: Z2024-005951</text:p>
            <text:p text:style-name="common-al">DSO-nummer: 20240320002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3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543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9543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5951</meta:user-defined>
    <meta:user-defined meta:name="DCTERMS.abstract">uitvoeren van funderingsherstel, het wijzigen van kozijnen en renovatie van het interieur ten behoeve van de vier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uinstraat 70, 1015PG Amsterdam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9543</meta:user-defined>
    <meta:user-defined meta:name="OVERHEIDop.GmbID/DC.identifier">gmb-2024-209543</meta:user-defined>
    <meta:user-defined meta:name="OVERHEIDop.versieInformatie"/>
  </office:meta>
</office:document-meta>
</file>