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4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ei 2024 is een melding ontvangen waarvoor geen vergunningsplicht geldt voor de locatie van Riebeeckstraat 11, 5102VG Dongen. De melding is geregistreerd onder zaaknummer Z2024-00000606. De melding betreft:</text:p>
            <text:p text:style-name="common-al">- verwijderen van asbestverdachte golf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9206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206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206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606</meta:user-defined>
    <meta:user-defined meta:name="DCTERMS.abstract">van Riebeeckstraat 11, 5102VG Dongen</meta:user-defined>
    <dc:language>nl</dc:language>
    <meta:user-defined meta:name="OVERHEIDop.locatietype/OVERHEIDop.gebiedsmarkering">Vlak</meta:user-defined>
    <meta:user-defined meta:name="DC.title">Ontvangst melding, : 4 mei 2024</meta:user-defined>
    <meta:user-defined meta:name="DCTERMS.W3CDTF/DCTERMS.available">2024-05-14</meta:user-defined>
    <meta:user-defined meta:name="DCTERMS.W3CDTF/OVERHEIDop.jaargang">2024</meta:user-defined>
    <meta:user-defined meta:name="OVERHEIDop.publicationIssue">209206</meta:user-defined>
    <meta:user-defined meta:name="OVERHEIDop.GmbID/DC.identifier">gmb-2024-209206</meta:user-defined>
    <meta:user-defined meta:name="OVERHEIDop.versieInformatie"/>
  </office:meta>
</office:document-meta>
</file>