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Plan Ambachts Lint bouwen (79 appartementen en 7 woningen), Tesselschadestraat 24A t/m 24G, Van Godewijckstraat 1 t/m 7D en Graaf Willemlaan 20 t/m 28Q. kadastraal perceel HDK03 E 3957</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Plan Ambachts Lint bouwen (79 appartementen en 7 woningen) op de locatie Tesselschadestraat 24A t/m 24G, Van Godewijckstraat 1 t/m 7D en Graaf Willemlaan 20 t/m 28Q. kadastraal perceel HDK03 E 3957. De vergunning heeft zaaknummer Z2023-00000491.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Datum besluit: 7 mei 2024</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208964</text:span><text:line-break/><text:date style:data-style-name="dag" text:fixed="true" text:date-value="2024-05-14"/><text:line-break/><text:date style:data-style-name="jaar" text:fixed="true" text:date-value="2024-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964</text:span><text:date style:data-style-name="nicedate" text:fixed="true" text:date-value="2024-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964</text:span><text:date style:data-style-name="nicedate" text:fixed="true" text:date-value="2024-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491</meta:user-defined>
    <meta:user-defined meta:name="DCTERMS.abstract">Betreft:  Besluit op locatie Tesselschadestraat 24A t/m 24G, Van Godewijckstraat 1 t/m 7D en Graaf Willemlaan 20 t/m 28Q. kadastraal perceel HDK03 E 3957</meta:user-defined>
    <dc:language>nl</dc:language>
    <meta:user-defined meta:name="OVERHEIDop.locatietype/OVERHEIDop.gebiedsmarkering">Vlak</meta:user-defined>
    <meta:user-defined meta:name="OVERHEIDop.locatietype/OVERHEIDop.gebiedsmarkering">Punt</meta:user-defined>
    <meta:user-defined meta:name="DC.title">Toestemming voor Plan Ambachts Lint bouwen (79 appartementen en 7 woningen), Tesselschadestraat 24A t/m 24G, Van Godewijckstraat 1 t/m 7D en Graaf Willemlaan 20 t/m 28Q. kadastraal perceel HDK03 E 3957</meta:user-defined>
    <meta:user-defined meta:name="DCTERMS.W3CDTF/DCTERMS.available">2024-05-14</meta:user-defined>
    <meta:user-defined meta:name="DCTERMS.W3CDTF/OVERHEIDop.jaargang">2024</meta:user-defined>
    <meta:user-defined meta:name="OVERHEIDop.publicationIssue">208964</meta:user-defined>
    <meta:user-defined meta:name="OVERHEIDop.GmbID/DC.identifier">gmb-2024-208964</meta:user-defined>
    <meta:user-defined meta:name="OVERHEIDop.versieInformatie"/>
  </office:meta>
</office:document-meta>
</file>