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Aanvraag verleend - Martin Luther Kinglaan 9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heeft op 25-04-2024 de volgende omgevingsvergunning verleend:</text:p>
            <text:p text:style-name="common-al">
            <text:span text:style-name="nadrukvet">Martin Luther Kinglaan 9, 5051 KG Goirle, (GLE01) A 5444</text:span>
          </text:p>
            <text:p text:style-name="common-al">
            <text:span text:style-name="nadrukvet">Het uitbreiden van de woning </text:span>
            <text:span text:style-name="nadrukvet">(verzonden op 25-04-2024)</text:span>
            <text:span text:style-name="nadrukvet"/>
          </text:p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, bezwaar maken. Bezwaar maken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08758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758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758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07303</meta:user-defined>
    <dc:language>nl</dc:language>
    <meta:user-defined meta:name="OVERHEIDop.locatietype/OVERHEIDop.gebiedsmarkering">Perceel</meta:user-defined>
    <meta:user-defined meta:name="OVERHEIDop.locatietype/OVERHEIDop.gebiedsmarkering">Punt</meta:user-defined>
    <meta:user-defined meta:name="DC.title">Reguliere procedure - Aanvraag verleend - Martin Luther Kinglaan 9 Goirle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8758</meta:user-defined>
    <meta:user-defined meta:name="OVERHEIDop.GmbID/DC.identifier">gmb-2024-208758</meta:user-defined>
    <meta:user-defined meta:name="OVERHEIDop.versieInformatie"/>
  </office:meta>
</office:document-meta>
</file>