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PASTORIESINGEL 42A IN TJALLEBE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verleend in verband met het organiseren van een BBQ met muziek op 1 juni 2024 op de locatie Pastoriesingel 42a in Tjalleberd (7 mei 2024).</text:p>
            <text:p text:style-name="common-al"/>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7095</text:span><text:line-break/><text:date style:data-style-name="dag" text:fixed="true" text:date-value="2024-05-10"/><text:line-break/><text:date style:data-style-name="jaar" text:fixed="true" text:date-value="2024-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7095</text:span><text:date style:data-style-name="nicedate" text:fixed="true" text:date-value="2024-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7095</text:span><text:date style:data-style-name="nicedate" text:fixed="true" text:date-value="2024-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26/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VERLENING ONTHEFFING GELUID, PASTORIESINGEL 42A IN TJALLEBERD</meta:user-defined>
    <meta:user-defined meta:name="DCTERMS.W3CDTF/DCTERMS.available">2024-05-10</meta:user-defined>
    <meta:user-defined meta:name="DCTERMS.W3CDTF/OVERHEIDop.jaargang">2024</meta:user-defined>
    <meta:user-defined meta:name="OVERHEIDop.publicationIssue">207095</meta:user-defined>
    <meta:user-defined meta:name="OVERHEIDop.GmbID/DC.identifier">gmb-2024-207095</meta:user-defined>
    <meta:user-defined meta:name="OVERHEIDop.versieInformatie"/>
  </office:meta>
</office:document-meta>
</file>