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ransformeren van dienstverlening naar 2 levensloopappartementen aan Spoorstraat 90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Spoorstraat 90, 6114 EM te Susteren / Echt-Susteren / ingekomen 25 april 2024 / het transformeren van dienstverlening naar 2 levensloopappartementen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06929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929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929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transformeren van dienstverlening naar 2 levensloopappartementen aan Spoorstraat 90 te Susteren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6929</meta:user-defined>
    <meta:user-defined meta:name="OVERHEIDop.GmbID/DC.identifier">gmb-2024-206929</meta:user-defined>
    <meta:user-defined meta:name="OVERHEIDop.versieInformatie"/>
  </office:meta>
</office:document-meta>
</file>