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aersmastrjitte 15, 9298 KA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Definitief besluit omgevingsvergunning reguliere procedure</text:span>
          </text:p>
            <text:p text:style-name="common-al">
            
          </text:p>
            <text:p text:style-name="common-al">Kollum, Maersmastrjitte 15, het bouwen van een garage (besluit is verzonden op 7 mei</text:p>
            <text:p text:style-name="common-al">2024).</text:p>
            <text:p text:style-name="common-al">
            
          </text:p>
            <text:p text:style-name="common-al">
            <text:span text:style-name="nadrukvet"> Bent u het niet eens met de vergunning?</text:span>
          </text:p>
            <text:p text:style-name="common-al">
            
          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common-al">
            
          </text:p>
            <text:p text:style-name="common-al">Voor informatie over het bekijken van de documenten of andere vragen kunt u ook bellen. Dit kan via het telefoonnummer (0519) 29 88 88 optie 2.</text:p>
            <text:p text:style-name="common-al">
            
          </text:p>
            <text:p text:style-name="common-al"/>
            <text:p text:style-name="common-al">
            
          </text:p>
            <text:p text:style-name="common-al">
            <text:span text:style-name="nadrukvet">Wilt u de start van de activiteiten tegenhouden?</text:span>
          </text:p>
            <text:p text:style-name="common-al">
            
          </text:p>
            <text:p text:style-name="common-al">Wanneer de activiteiten niet kunnen worden teruggedraaid,</text:p>
            <text:p text:style-name="common-al">dan kunt u de rechtbank Noord-Nederland, afdeling Bestuursrecht, Postbus 150,</text:p>
            <text:p text:style-name="common-al">9700 AD Groningen, vragen de start van de activiteiten tegen te houden voordat de</text:p>
            <text:p text:style-name="common-al">gemeente een besluit heeft genomen over uw bezwaar. Dit heet het indienen van</text:p>
            <text:p text:style-name="common-al">een verzoek om een voorlopige voorziening. Dit kan schriftelijk of online via de</text:p>
            <text:p text:style-name="common-al">website van de rechtbank. Voor meer informatie kunt u de rechtbank bellen. Dit</text:p>
            <text:p text:style-name="common-al">kan via het telefoonnummer 088 - 361 13 33. U moet voor het indienen van een</text:p>
            <text:p text:style-name="last-al">verzoek om een voorlopige voorziening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6625</text:span><text:line-break/><text:date style:data-style-name="dag" text:fixed="true" text:date-value="2024-05-22"/><text:line-break/><text:date style:data-style-name="jaar" text:fixed="true" text:date-value="2024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6625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6625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9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024-099223</meta:user-defined>
    <meta:user-defined meta:name="DCTERMS.abstract">Vergunning voor het bouwen van een garage op locatie Maersmastrjitte 15, 9298 KA Kollumersweach</meta:user-defined>
    <dc:language>nl</dc:language>
    <meta:user-defined meta:name="OVERHEIDop.locatietype/OVERHEIDop.gebiedsmarkering">Punt</meta:user-defined>
    <meta:user-defined meta:name="DC.title">Verleende omgevingsvergunning Maersmastrjitte 15, 9298 KA Kollumersweach</meta:user-defined>
    <meta:user-defined meta:name="DCTERMS.W3CDTF/DCTERMS.available">2024-05-22</meta:user-defined>
    <meta:user-defined meta:name="DCTERMS.W3CDTF/OVERHEIDop.jaargang">2024</meta:user-defined>
    <meta:user-defined meta:name="OVERHEIDop.publicationIssue">206625</meta:user-defined>
    <meta:user-defined meta:name="OVERHEIDop.GmbID/DC.identifier">gmb-2024-206625</meta:user-defined>
    <meta:user-defined meta:name="OVERHEIDop.versieInformatie"/>
  </office:meta>
</office:document-meta>
</file>