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ing beslistermijn voor het bouwen van een tijdelijke voetgangersbrug over de N18 tijdens de Zwarte Cross 2024 nabij Heringsaweg 9 / Schansweg/ Europaweg te Lievelde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ondlijn">Kennisgeving verlengen termijn aanvraag omgevingsvergunning</text:span>
          </text:p>
            <text:p text:style-name="common-al">(Lievelde)</text:p>
            <text:list text:style-name="id1-3-2-1-1-3">
              <text:list-item text:style-override="id1-3-2-1-1-3-1">
                <text:number>•</text:number>
                <text:p text:style-name="al">nabij Heringsaweg 9 / Schansweg/ Europaweg, het bouwen van een tijdelijke voetgangersbrug over de N18 tijdens de Zwarte Cross 2024, verzonden 1-5-2024</text:p>
              </text:list-item>
            </text:list>
            <text:p text:style-name="last-al">Deze publicatie heeft een informatief karakt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 Gelre</text:p>
            </table:table-cell>
            <table:table-cell office:value-type="string" table:style-name="header.C">
              <text:p text:style-name="headerright"><text:span text:style-name="nr">Nr. 205798</text:span><text:line-break/><text:date style:data-style-name="dag" text:fixed="true" text:date-value="2024-05-10"/><text:line-break/><text:date style:data-style-name="jaar" text:fixed="true" text:date-value="2024-05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05798</text:span><text:date style:data-style-name="nicedate" text:fixed="true" text:date-value="2024-05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05798</text:span><text:date style:data-style-name="nicedate" text:fixed="true" text:date-value="2024-05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20/xml/MC-DRP-OmgevingsvergunningAfhandeling-Web-ZM.xml</meta:user-defined>
    <meta:user-defined meta:name="OVERHEID.Gemeente/DC.creator">Oost Gel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 Gelre</meta:user-defined>
    <meta:user-defined meta:name="OVERHEID.Gemeente/OVERHEID.authority">Oost Gelr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OVERHEIDop.locatietype/OVERHEIDop.gebiedsmarkering">Weg</meta:user-defined>
    <meta:user-defined meta:name="OVERHEIDop.locatietype/OVERHEIDop.gebiedsmarkering">Weg</meta:user-defined>
    <meta:user-defined meta:name="DC.title">Verlenging beslistermijn voor het bouwen van een tijdelijke voetgangersbrug over de N18 tijdens de Zwarte Cross 2024 nabij Heringsaweg 9 / Schansweg/ Europaweg te Lievelde</meta:user-defined>
    <meta:user-defined meta:name="DCTERMS.W3CDTF/DCTERMS.available">2024-05-10</meta:user-defined>
    <meta:user-defined meta:name="DCTERMS.W3CDTF/OVERHEIDop.jaargang">2024</meta:user-defined>
    <meta:user-defined meta:name="OVERHEIDop.publicationIssue">205798</meta:user-defined>
    <meta:user-defined meta:name="OVERHEIDop.GmbID/DC.identifier">gmb-2024-205798</meta:user-defined>
    <meta:user-defined meta:name="OVERHEIDop.versieInformatie"/>
  </office:meta>
</office:document-meta>
</file>