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Wethouder Frankeweg 32-2 in Amsterdam en Wethouder Frankeweg 32-H in Amsterdam en Wethouder Frankeweg 32-1 in Amsterdam en Wethouder Frankeweg 32-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splitsen van het gebouw in 4 appartementsrechten op adres Wethouder Frankeweg 32-2 in Amsterdam en Wethouder Frankeweg 32-H in Amsterdam en Wethouder Frankeweg 32-1 in Amsterdam en Wethouder Frankeweg 32-3 in Amsterdam</text:p>
            <text:p text:style-name="common-al">Verzonden naar aanvrager op: 24-04-2024</text:p>
            <text:p text:style-name="common-al">Kenmerk gemeente: Z/24/2284416</text:p>
            <text:p text:style-name="common-al"/>
            <text:p text:style-name="common-al">
            <text:span text:style-name="nadrukvet">Toestemming voor het splitsen van een gebouw met woningen aan Wethouder Frankeweg 32-2 in Amsterdam en Wethouder Frankeweg 32-H in Amsterdam en Wethouder Frankeweg 32-1 in Amsterdam en Wethouder Frankeweg 32-3 in Amsterdam</text:span>
          </text:p>
            <text:p text:style-name="common-al">De gemeente Amsterdam verleende een splitsingsvergunning. De gemeente Amsterdam geeft hiermee toestemming voor het splitsen van een gebouw met woningen aan Wethouder Frankeweg 32-2 in Amsterdam en Wethouder Frankeweg 32-H in Amsterdam en Wethouder Frankeweg 32-1 in Amsterdam en Wethouder Frankeweg 32-3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Oost.vergunningen.dvl@amsterdam.nl?Subject=Dossier Z/24/2284416" xlink:type="simple">Stadsloket.Oost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5135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135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135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4416</meta:user-defined>
    <meta:user-defined meta:name="DCTERMS.abstract">Het splitsen van het gebouw in 4 appartementsrechten op adres Wethouder Frankeweg 32-2 en Wethouder Frankeweg 32-H en Wethouder Frankeweg 32-1 en Wethouder Frankeweg 32-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voor splitsingsvergunning Verleend - Wethouder Frankeweg 32-2 in Amsterdam en Wethouder Frankeweg 32-H in Amsterdam en Wethouder Frankeweg 32-1 in Amsterdam en Wethouder Frankeweg 32-3 in Amsterdam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5135</meta:user-defined>
    <meta:user-defined meta:name="OVERHEIDop.GmbID/DC.identifier">gmb-2024-205135</meta:user-defined>
    <meta:user-defined meta:name="OVERHEIDop.versieInformatie"/>
  </office:meta>
</office:document-meta>
</file>