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 Albrecht Dürerstraat 17-2 1077LT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vangen van het glas en vervangen van schuiframen door kiepramen in de voorgevel ten behoeve van de woonfunctie</text:p>
            <text:p text:style-name="common-al">Besluit verzonden op: 06-05-2024</text:p>
            <text:p text:style-name="common-al">Zaakadres: Albrecht Dürerstraat 17-2 1077LT Amsterdam</text:p>
            <text:p text:style-name="common-al">Zaaknummer: Z2024-005021</text:p>
            <text:p text:style-name="common-al">DSO-nummer: 2024031200175</text:p>
            <text:p text:style-name="last-al">Door dit besluit is de beslistermijn met 6 weken verleng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4984</text:span><text:line-break/><text:date style:data-style-name="dag" text:fixed="true" text:date-value="2024-05-08"/><text:line-break/><text:date style:data-style-name="jaar" text:fixed="true" text:date-value="2024-05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04984</text:span><text:date style:data-style-name="nicedate" text:fixed="true" text:date-value="2024-05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04984</text:span><text:date style:data-style-name="nicedate" text:fixed="true" text:date-value="2024-05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8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4-005021</meta:user-defined>
    <meta:user-defined meta:name="DCTERMS.abstract">vervangen van het glas en vervangen van schuiframen door kiepramen in de voorgevel ten behoeve van de woonfunctie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Verlenging beslistermijn omgevingsvergunning Albrecht Dürerstraat 17-2 1077LT Amsterdam</meta:user-defined>
    <meta:user-defined meta:name="DCTERMS.W3CDTF/DCTERMS.available">2024-05-08</meta:user-defined>
    <meta:user-defined meta:name="DCTERMS.W3CDTF/OVERHEIDop.jaargang">2024</meta:user-defined>
    <meta:user-defined meta:name="OVERHEIDop.publicationIssue">204984</meta:user-defined>
    <meta:user-defined meta:name="OVERHEIDop.GmbID/DC.identifier">gmb-2024-204984</meta:user-defined>
    <meta:user-defined meta:name="OVERHEIDop.versieInformatie"/>
  </office:meta>
</office:document-meta>
</file>