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Frederikstraat 508</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het de volgende omgevingsvergunning heeft verleend (art. 5.1. Omgevingswet). </text:p>
            <text:p text:style-name="common-al">Frederikstraat 508, 3034 LN, realiseren van twee dakopbouwen tussen de dwarskappen van bestaande woongebouwen. De dakopbouwen liggen 1,8 meter terug van de voorgevel en 0,5 meter vanaf de achtergevel. De afstand tussen nok en bovenzijde van de dakopbouw bedraagt 0,67 meter. De nok van de dwarskap loopt door (datum besluit 06-05-2024, op dezelfde dag verzonden, dossiernummer).</text:p>
            <text:p text:style-name="common-al">Bezwaar bij verleende reguliere omgevingsvergunningen</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text:p>
            <text:p text:style-name="last-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U kunt uw bezwaarschrift ook via internet indienen via het webformulier. Dit is te vinden onder het kopje ‘Formulier’ op de website.www.rotterdam.nl/bezwaar-overig-indienen. U heeft daarvoor wel een DigiD-code, of als bedrijf een E-herkenning, nodig. Deze kunt u aanvragen via www.DigiD-code, respectievelijk www.eherkenning.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04962</text:span><text:line-break/><text:date style:data-style-name="dag" text:fixed="true" text:date-value="2024-05-08"/><text:line-break/><text:date style:data-style-name="jaar" text:fixed="true" text:date-value="2024-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4962</text:span><text:date style:data-style-name="nicedate" text:fixed="true" text:date-value="2024-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4962</text:span><text:date style:data-style-name="nicedate" text:fixed="true" text:date-value="2024-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Frederikstraat 508</meta:user-defined>
    <meta:user-defined meta:name="DCTERMS.W3CDTF/DCTERMS.available">2024-05-08</meta:user-defined>
    <meta:user-defined meta:name="DCTERMS.W3CDTF/OVERHEIDop.jaargang">2024</meta:user-defined>
    <meta:user-defined meta:name="OVERHEIDop.publicationIssue">204962</meta:user-defined>
    <meta:user-defined meta:name="OVERHEIDop.GmbID/DC.identifier">gmb-2024-204962</meta:user-defined>
    <meta:user-defined meta:name="OVERHEIDop.versieInformatie"/>
  </office:meta>
</office:document-meta>
</file>