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De Wissel 2A, Mil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verleend voor 95-jarig bestaan VV Mildam van 7 t/m 9 juni 2024 van 13:00 uur tot 01:00 uur op locatie De Wissel 2A, 8454 KT in Mildam.</text:p>
            <text:p text:style-name="common-al"/>
            <text:p text:style-name="common-al">
            <text:span text:style-name="nadrukvet">Rechtsbescherming</text:span>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common-al">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4825</text:span><text:line-break/><text:date style:data-style-name="dag" text:fixed="true" text:date-value="2024-05-08"/><text:line-break/><text:date style:data-style-name="jaar" text:fixed="true" text:date-value="2024-05-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4825</text:span><text:date style:data-style-name="nicedate" text:fixed="true" text:date-value="2024-05-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04825</text:span><text:date style:data-style-name="nicedate" text:fixed="true" text:date-value="2024-05-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26/xml/MC-DRP-BeschikkingAanvraa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VERLENING ONTHEFFING GELUID, De Wissel 2A, Mildam</meta:user-defined>
    <meta:user-defined meta:name="DCTERMS.W3CDTF/DCTERMS.available">2024-05-08</meta:user-defined>
    <meta:user-defined meta:name="DCTERMS.W3CDTF/OVERHEIDop.jaargang">2024</meta:user-defined>
    <meta:user-defined meta:name="OVERHEIDop.publicationIssue">204825</meta:user-defined>
    <meta:user-defined meta:name="OVERHEIDop.GmbID/DC.identifier">gmb-2024-204825</meta:user-defined>
    <meta:user-defined meta:name="OVERHEIDop.versieInformatie"/>
  </office:meta>
</office:document-meta>
</file>