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Fuchsia 10, 8307NG Ens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mei 2024 is een Omgevingsvergunning verleend voor deze locatie. Het gaat om het bouwen van een vrijstaande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04431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43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43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264</meta:user-defined>
    <meta:user-defined meta:name="DCTERMS.abstract">Fuchsia 10, 8307NG Ens: Omgevingsvergunning 6 mei 2024 het bouwen van een vrijstaande woning</meta:user-defined>
    <dc:language>nl</dc:language>
    <meta:user-defined meta:name="OVERHEIDop.locatietype/OVERHEIDop.gebiedsmarkering">Vlak</meta:user-defined>
    <meta:user-defined meta:name="DC.title">Besluit omgevingsvergunning Fuchsia 10, 8307NG Ens: het bouwen van een vrijstaande woning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4431</meta:user-defined>
    <meta:user-defined meta:name="OVERHEIDop.GmbID/DC.identifier">gmb-2024-204431</meta:user-defined>
    <meta:user-defined meta:name="OVERHEIDop.versieInformatie"/>
  </office:meta>
</office:document-meta>
</file>