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Jan Binneswei, Eysmastrjitte en Pastorijehof te Ald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Aldwâld, Jan Binneswei, Eysmastrjitte en Pastorijehof, het organiseren van Ringriden Aldwâld op 13 juli 2024 van 15.00 tot 18.30 uur (besluit is verzonden op 6 mei 2024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04247</text:span><text:line-break/><text:date style:data-style-name="dag" text:fixed="true" text:date-value="2024-05-15"/><text:line-break/><text:date style:data-style-name="jaar" text:fixed="true" text:date-value="2024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4247</text:span><text:date style:data-style-name="nicedate" text:fixed="true" text:date-value="2024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4247</text:span><text:date style:data-style-name="nicedate" text:fixed="true" text:date-value="2024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9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317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Evenementenvergunning Jan Binneswei, Eysmastrjitte en Pastorijehof te Aldwâld</meta:user-defined>
    <meta:user-defined meta:name="DCTERMS.W3CDTF/DCTERMS.available">2024-05-15</meta:user-defined>
    <meta:user-defined meta:name="DCTERMS.W3CDTF/OVERHEIDop.jaargang">2024</meta:user-defined>
    <meta:user-defined meta:name="OVERHEIDop.publicationIssue">204247</meta:user-defined>
    <meta:user-defined meta:name="OVERHEIDop.GmbID/DC.identifier">gmb-2024-204247</meta:user-defined>
    <meta:user-defined meta:name="OVERHEIDop.versieInformatie"/>
  </office:meta>
</office:document-meta>
</file>