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 nabij Lourens Bogtmanstraat 9 te Oudkarspel</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Langedijk, sectie N, nummer 7259 (gedeeltelijk) ter grootte van 113 vierkante meter verkopen aan de eigenaren van de aangrenzende pand aan de <text:span text:style-name="nadrukvet">Lourens Bogtmanstraat 9, 1724 SV te Oudkarspel</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uiterlijk 30 mei 2024, 12.00 uur bekend te maken door ons een gemotiveerd bericht per mail te sturen naar snippergroen@dijkenwaard.nl.</text:p>
            <text:p text:style-name="last-al">De gemeente publiceert dit voornemen op haar website. Met deze publicatie geeft de gemeente uitvoering aan het arrest van de Hoge Raad d.d.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03999</text:span><text:line-break/><text:date style:data-style-name="dag" text:fixed="true" text:date-value="2024-05-10"/><text:line-break/><text:date style:data-style-name="jaar" text:fixed="true" text:date-value="2024-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999</text:span><text:date style:data-style-name="nicedate" text:fixed="true" text:date-value="2024-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999</text:span><text:date style:data-style-name="nicedate" text:fixed="true" text:date-value="2024-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koop snippergroen nabij Lourens Bogtmanstraat 9 te Oudkarspel</meta:user-defined>
    <meta:user-defined meta:name="DCTERMS.W3CDTF/DCTERMS.available">2024-05-10</meta:user-defined>
    <meta:user-defined meta:name="DCTERMS.W3CDTF/OVERHEIDop.jaargang">2024</meta:user-defined>
    <meta:user-defined meta:name="OVERHEIDop.publicationIssue">203999</meta:user-defined>
    <meta:user-defined meta:name="OVERHEIDop.GmbID/DC.identifier">gmb-2024-203999</meta:user-defined>
    <meta:user-defined meta:name="OVERHEIDop.versieInformatie"/>
  </office:meta>
</office:document-meta>
</file>