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luifel voor een brandstoftankstation, Molensteijn 24, 3454PT De Meern, GU-Z2024-00056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ensteijn 24, 3454PT De Meern</text:p>
            <text:p text:style-name="common-al">GU-Z2024-0005670</text:p>
            <text:p text:style-name="common-al">Toelichting: het bouwen van een luifel voor een brandstoftankstation</text:p>
            <text:p text:style-name="common-al">Datum besluit: 30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3980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98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98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5670</meta:user-defined>
    <meta:user-defined meta:name="DCTERMS.abstract">Verleende Omgevingsvergunning, het bouwen van een luifel voor een brandstoftankstation, Molensteijn 24, 3454PT De Meern, GU-Z2024-0005670</meta:user-defined>
    <dc:language>nl</dc:language>
    <meta:user-defined meta:name="OVERHEIDop.locatietype/OVERHEIDop.gebiedsmarkering">Vlak</meta:user-defined>
    <meta:user-defined meta:name="DC.title">Verleende Omgevingsvergunning, het bouwen van een luifel voor een brandstoftankstation, Molensteijn 24, 3454PT De Meern, GU-Z2024-0005670</meta:user-defined>
    <meta:user-defined meta:name="OVERHEIDop.datumEindeReactietermijn">2024-06-17</meta:user-defined>
    <meta:user-defined meta:name="OVERHEIDop.terinzageleggingBG">https://jeleefomgeving.nl/inzien/002220647/3c2d7b45-0b94-11ef-a334-0050560122a3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3980</meta:user-defined>
    <meta:user-defined meta:name="OVERHEIDop.GmbID/DC.identifier">gmb-2024-203980</meta:user-defined>
    <meta:user-defined meta:name="OVERHEIDop.versieInformatie"/>
  </office:meta>
</office:document-meta>
</file>