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me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mei 2024 is een melding ontvangen waarvoor geen vergunningsplicht geldt voor de locatie Aaltostraat 16, 5103MX Dongen. De melding is geregistreerd onder zaaknummer Z2024-00000615. De melding betreft:</text:p>
            <text:p text:style-name="common-al">- het plaatsen van een container vanaf 17-5-2024 tot 21-5-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03936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93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3936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615</meta:user-defined>
    <meta:user-defined meta:name="DCTERMS.abstract">Aaltostraat 16, 5103MX Dongen</meta:user-defined>
    <dc:language>nl</dc:language>
    <meta:user-defined meta:name="OVERHEIDop.locatietype/OVERHEIDop.gebiedsmarkering">Punt</meta:user-defined>
    <meta:user-defined meta:name="DC.title">Ontvangst melding, : 6 mei 2024</meta:user-defined>
    <meta:user-defined meta:name="DCTERMS.W3CDTF/DCTERMS.available">2024-05-08</meta:user-defined>
    <meta:user-defined meta:name="DCTERMS.W3CDTF/OVERHEIDop.jaargang">2024</meta:user-defined>
    <meta:user-defined meta:name="OVERHEIDop.publicationIssue">203936</meta:user-defined>
    <meta:user-defined meta:name="OVERHEIDop.GmbID/DC.identifier">gmb-2024-203936</meta:user-defined>
    <meta:user-defined meta:name="OVERHEIDop.versieInformatie"/>
  </office:meta>
</office:document-meta>
</file>