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HERINRICHTEN VAN OPENBAAR GEBIED (BESTRATING EN PARKEREN), HEECHEIN TEGENOVER NUMMERS 30 T/M 42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herinrichten van openbaar gebied (bestrating en parkeren) op de locatie Heechein tegenover nummers 30 t/m 42 (lokaal bekend als Tsjerkebleek) te Akkrum. De vergunning betreft de activiteiten ‘werk of werkzaamheden uitvoeren’ en ‘gebruik van gronden in strijd met een bestemmingsplan’. Het besluit wordt voorbereid met de uitgebreide voorbereidingsprocedure, afdeling 3.4 Awb.</text:p>
            <text:p text:style-name="common-al"/>
            <text:p text:style-name="tussenkopcur">Ter inzage </text:p>
            <text:p text:style-name="common-al">De ontwerpbeschikking alsmede de daarbij behorende stukken liggen met ingang van 09-05-2024 gedurende zes weken ter inzage in het gemeentehuis. </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Heecheint30-42AK-OW01).</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3206</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206</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206</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ONTWERPOMGEVINGSVERGUNNING, HERINRICHTEN VAN OPENBAAR GEBIED (BESTRATING EN PARKEREN), HEECHEIN TEGENOVER NUMMERS 30 T/M 42 AKKRUM</meta:user-defined>
    <meta:user-defined meta:name="DCTERMS.W3CDTF/DCTERMS.available">2024-05-08</meta:user-defined>
    <meta:user-defined meta:name="DCTERMS.W3CDTF/OVERHEIDop.jaargang">2024</meta:user-defined>
    <meta:user-defined meta:name="OVERHEIDop.publicationIssue">203206</meta:user-defined>
    <meta:user-defined meta:name="OVERHEIDop.GmbID/DC.identifier">gmb-2024-203206</meta:user-defined>
    <meta:user-defined meta:name="OVERHEIDop.versieInformatie"/>
  </office:meta>
</office:document-meta>
</file>