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Unemaloane 2, 9171 MG Blije</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79157. De omgevingsvergunning is verleend. De gemeente geeft hiermee toestemming voor het verbouwen van de woning ( Aanvulling op reeds verleende vergunning: t.p.v. b aan Unemaloane 2, 9171 MG Blije. (besluit is verzonden op 6 me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2855</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855</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855</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79157</meta:user-defined>
    <meta:user-defined meta:name="DCTERMS.abstract">Verleende omgevingsvergunning voor het verbouwen van de woning ( Aanvulling op reeds verleende vergunning: t.p.v. b op locatie Unemaloane 2, 9171 MG Blije.</meta:user-defined>
    <dc:language>nl</dc:language>
    <meta:user-defined meta:name="OVERHEIDop.locatietype/OVERHEIDop.gebiedsmarkering">Punt</meta:user-defined>
    <meta:user-defined meta:name="DC.title">Besluit op aanvraag omgevingsvergunning Unemaloane 2, 9171 MG Blije</meta:user-defined>
    <meta:user-defined meta:name="DCTERMS.W3CDTF/DCTERMS.available">2024-05-15</meta:user-defined>
    <meta:user-defined meta:name="DCTERMS.W3CDTF/OVERHEIDop.jaargang">2024</meta:user-defined>
    <meta:user-defined meta:name="OVERHEIDop.publicationIssue">202855</meta:user-defined>
    <meta:user-defined meta:name="OVERHEIDop.GmbID/DC.identifier">gmb-2024-202855</meta:user-defined>
    <meta:user-defined meta:name="OVERHEIDop.versieInformatie"/>
  </office:meta>
</office:document-meta>
</file>