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 bouw. v een vrij woonhui (wijziging op reeds verleende vergunning V-2022-6624), Geert Schoonmanpad 2, 7513 GK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CENTRUM</text:p>
            <text:p text:style-name="last-al">
            <text:span text:style-name="nadrukvet">Geert Schoonmanpad 2 </text:span>(0153Z2024050300015): het bouwen. van een vrijstaand woonhuis (wijziging op reeds verleende vergunning V-2022-6624) (ingediend d.d. 30 april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02354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2354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2354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4050300015</meta:user-defined>
    <dc:language>nl</dc:language>
    <meta:user-defined meta:name="OVERHEIDop.locatietype/OVERHEIDop.gebiedsmarkering">Punt</meta:user-defined>
    <meta:user-defined meta:name="DC.title">Aanvraag voor h bouw. v een vrij woonhui (wijziging op reeds verleende vergunning V-2022-6624), Geert Schoonmanpad 2, 7513 GK Enschede</meta:user-defined>
    <meta:user-defined meta:name="DCTERMS.W3CDTF/DCTERMS.available">2024-05-15</meta:user-defined>
    <meta:user-defined meta:name="DCTERMS.W3CDTF/OVERHEIDop.jaargang">2024</meta:user-defined>
    <meta:user-defined meta:name="OVERHEIDop.publicationIssue">202354</meta:user-defined>
    <meta:user-defined meta:name="OVERHEIDop.GmbID/DC.identifier">gmb-2024-202354</meta:user-defined>
    <meta:user-defined meta:name="OVERHEIDop.versieInformatie"/>
  </office:meta>
</office:document-meta>
</file>