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zwembad aan Putterweg 68 en 70 Gar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4W00752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 mei 2024. De gemeente Barneveld neemt daarover waarschijnlijk binnen 8 weken na 2 mei 2024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201252</text:span><text:line-break/><text:date style:data-style-name="dag" text:fixed="true" text:date-value="2024-05-07"/><text:line-break/><text:date style:data-style-name="jaar" text:fixed="true" text:date-value="2024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1252</text:span><text:date style:data-style-name="nicedate" text:fixed="true" text:date-value="2024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1252</text:span><text:date style:data-style-name="nicedate" text:fixed="true" text:date-value="2024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zwembad aan Putterweg 68 en 70 Garderen</meta:user-defined>
    <meta:user-defined meta:name="DCTERMS.W3CDTF/DCTERMS.available">2024-05-07</meta:user-defined>
    <meta:user-defined meta:name="DCTERMS.W3CDTF/OVERHEIDop.jaargang">2024</meta:user-defined>
    <meta:user-defined meta:name="OVERHEIDop.publicationIssue">201252</meta:user-defined>
    <meta:user-defined meta:name="OVERHEIDop.GmbID/DC.identifier">gmb-2024-201252</meta:user-defined>
    <meta:user-defined meta:name="OVERHEIDop.versieInformatie"/>
  </office:meta>
</office:document-meta>
</file>