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abij Pelmûnewei 5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Ternaard,  nabij Pelmûnewei 5, het organiseren van Opendag Ternaard 2024 op zaterdag 15 juni 2024 van 10.00 t/m 22.00 uur (aanvraag is ontvangen op 30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0031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0031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0031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77</meta:user-defined>
    <dc:language>nl</dc:language>
    <meta:user-defined meta:name="OVERHEIDop.locatietype/OVERHEIDop.gebiedsmarkering">Adres</meta:user-defined>
    <meta:user-defined meta:name="DC.title">Aanvraag evenementenvergunning nabij Pelmûnewei 5 te Ternaard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0031</meta:user-defined>
    <meta:user-defined meta:name="OVERHEIDop.GmbID/DC.identifier">gmb-2024-200031</meta:user-defined>
    <meta:user-defined meta:name="OVERHEIDop.versieInformatie"/>
  </office:meta>
</office:document-meta>
</file>