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tijdelijke units voor de spoedeisende hulp, Soestwetering 1 te Utrecht,  HZ_WABO-23-294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estwetering 1 te Utrecht</text:p>
            <text:p text:style-name="common-al">HZ_WABO-23-29476</text:p>
            <text:p text:style-name="common-al">Toelichting: het bouwen van tijdelijke units voor de spoedeisende hulp</text:p>
            <text:p text:style-name="common-al">Datum besluit: 8 januari 2024</text:p>
            <text:p text:style-name="common-al">Startdatum bezwaartermijn: 9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992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992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992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tijdelijke units voor de spoedeisende hulp, Soestwetering 1 te Utrecht,  HZ_WABO-23-29476</meta:user-defined>
    <meta:user-defined meta:name="DCTERMS.W3CDTF/DCTERMS.available">2024-01-10</meta:user-defined>
    <meta:user-defined meta:name="DCTERMS.W3CDTF/OVERHEIDop.jaargang">2024</meta:user-defined>
    <meta:user-defined meta:name="OVERHEIDop.externeBijlage">Besluit omgevingsvergunning publiceerbaar|exb-2024-1516</meta:user-defined>
    <meta:user-defined meta:name="OVERHEIDop.publicationIssue">19992</meta:user-defined>
    <meta:user-defined meta:name="OVERHEIDop.GmbID/DC.identifier">gmb-2024-19992</meta:user-defined>
    <meta:user-defined meta:name="OVERHEIDop.versieInformatie"/>
  </office:meta>
</office:document-meta>
</file>