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Marnixlaan 20B, 3552HD Utrecht,  GU-Z2024-00043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nixlaan 20B, 3552HD Utrecht</text:p>
            <text:p text:style-name="common-al">GU-Z2024-0004356</text:p>
            <text:p text:style-name="common-al">Toelichting: het bouwen van een dakopbouw op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9108</text:span><text:line-break/><text:date style:data-style-name="dag" text:fixed="true" text:date-value="2024-05-06"/><text:line-break/><text:date style:data-style-name="jaar" text:fixed="true" text:date-value="2024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108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108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356</meta:user-defined>
    <meta:user-defined meta:name="DCTERMS.abstract">Verlenging beslistermijn omgevingsvergunning, het bouwen van een dakopbouw op de woning, Marnixlaan 20B, 3552HD Utrecht,  GU-Z2024-0004356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op de woning, Marnixlaan 20B, 3552HD Utrecht,  GU-Z2024-0004356</meta:user-defined>
    <meta:user-defined meta:name="DCTERMS.W3CDTF/DCTERMS.available">2024-05-06</meta:user-defined>
    <meta:user-defined meta:name="DCTERMS.W3CDTF/OVERHEIDop.jaargang">2024</meta:user-defined>
    <meta:user-defined meta:name="OVERHEIDop.publicationIssue">199108</meta:user-defined>
    <meta:user-defined meta:name="OVERHEIDop.GmbID/DC.identifier">gmb-2024-199108</meta:user-defined>
    <meta:user-defined meta:name="OVERHEIDop.versieInformatie"/>
  </office:meta>
</office:document-meta>
</file>