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Leppedyk diverse locaties tussen nr 50 en 63 te Akk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op het perceel Leppedyk diverse locaties tussen nr 50 en 63 te Akkrum </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8967</text:span><text:line-break/><text:date style:data-style-name="dag" text:fixed="true" text:date-value="2024-05-06"/><text:line-break/><text:date style:data-style-name="jaar" text:fixed="true" text:date-value="2024-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8967</text:span><text:date style:data-style-name="nicedate" text:fixed="true" text:date-value="2024-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8967</text:span><text:date style:data-style-name="nicedate" text:fixed="true" text:date-value="2024-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33109</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LENING OMGEVINGSVERGUNNING, tijdelijk gebruik openbare ruimte, Leppedyk diverse locaties tussen nr 50 en 63 te Akkrum</meta:user-defined>
    <meta:user-defined meta:name="DCTERMS.W3CDTF/DCTERMS.available">2024-05-06</meta:user-defined>
    <meta:user-defined meta:name="DCTERMS.W3CDTF/OVERHEIDop.jaargang">2024</meta:user-defined>
    <meta:user-defined meta:name="OVERHEIDop.publicationIssue">198967</meta:user-defined>
    <meta:user-defined meta:name="OVERHEIDop.GmbID/DC.identifier">gmb-2024-198967</meta:user-defined>
    <meta:user-defined meta:name="OVERHEIDop.versieInformatie"/>
  </office:meta>
</office:document-meta>
</file>