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uitbouw aan de achterkant van een woning, Prof. Jan Bronnerlaan 179, 3541AK Utrecht,  GU-Z2024-000390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Prof. Jan Bronnerlaan 179, 3541AK Utrecht</text:p>
            <text:p text:style-name="common-al">GU-Z2024-0003909</text:p>
            <text:p text:style-name="common-al">Toelichting: het bouwen van een dakuitbouw aan de achterkant van een woning</text:p>
            <text:p text:style-name="common-al">Besluit tot verlenging beslistermijn met 6 weken</text:p>
            <text:p text:style-name="last-al">Rechtsmiddel: ge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98917</text:span><text:line-break/><text:date style:data-style-name="dag" text:fixed="true" text:date-value="2024-05-06"/><text:line-break/><text:date style:data-style-name="jaar" text:fixed="true" text:date-value="2024-05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8917</text:span><text:date style:data-style-name="nicedate" text:fixed="true" text:date-value="2024-05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8917</text:span><text:date style:data-style-name="nicedate" text:fixed="true" text:date-value="2024-05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3909</meta:user-defined>
    <meta:user-defined meta:name="DCTERMS.abstract">Verlenging beslistermijn omgevingsvergunning, het bouwen van een dakuitbouw aan de achterkant van een woning, Prof. Jan Bronnerlaan 179, 3541AK Utrecht,  GU-Z2024-0003909</meta:user-defined>
    <dc:language>nl</dc:language>
    <meta:user-defined meta:name="OVERHEIDop.locatietype/OVERHEIDop.gebiedsmarkering">Vlak</meta:user-defined>
    <meta:user-defined meta:name="DC.title">Verlenging beslistermijn omgevingsvergunning, het bouwen van een dakuitbouw aan de achterkant van een woning, Prof. Jan Bronnerlaan 179, 3541AK Utrecht,  GU-Z2024-0003909</meta:user-defined>
    <meta:user-defined meta:name="DCTERMS.W3CDTF/DCTERMS.available">2024-05-06</meta:user-defined>
    <meta:user-defined meta:name="DCTERMS.W3CDTF/OVERHEIDop.jaargang">2024</meta:user-defined>
    <meta:user-defined meta:name="OVERHEIDop.publicationIssue">198917</meta:user-defined>
    <meta:user-defined meta:name="OVERHEIDop.GmbID/DC.identifier">gmb-2024-198917</meta:user-defined>
    <meta:user-defined meta:name="OVERHEIDop.versieInformatie"/>
  </office:meta>
</office:document-meta>
</file>