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– INGEKOMEN AANVRAAG OMGEVINGSVERGUNNING BOUWEN   – PEPEREIND 7 CROM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last-al"/>
            <text:list text:style-name="id1-3-2-1-1-4">
              <text:list-item text:style-override="id1-3-2-1-1-4-1">
                <text:number>•</text:number>
                <text:p text:style-name="al">Pepereind 7 Cromvoirt, realiseren overdekte longeercirkel, egaliseren overdekte stapmolen. Z24-277462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98823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8823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8823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INGEKOMEN AANVRAAG OMGEVINGSVERGUNNING BOUWEN   – PEPEREIND 7 CROMVOIRT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8823</meta:user-defined>
    <meta:user-defined meta:name="OVERHEIDop.GmbID/DC.identifier">gmb-2024-198823</meta:user-defined>
    <meta:user-defined meta:name="OVERHEIDop.versieInformatie"/>
  </office:meta>
</office:document-meta>
</file>